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style:page-number="0"/>
    </style:style>
    <style:style style:name="P2" style:parent-style-name="NoSpacing" style:family="paragraph">
      <style:paragraph-properties fo:text-align="center" fo:margin-top="0.0833in"/>
    </style:style>
    <style:style style:name="T3" style:parent-style-name="DefaultParagraphFont" style:family="text">
      <style:text-properties fo:color="#FFFFFF"/>
    </style:style>
    <style:style style:name="P4" style:parent-style-name="NoSpacing" style:family="paragraph">
      <style:paragraph-properties fo:text-align="center" fo:margin-top="0.0833in"/>
    </style:style>
    <style:style style:name="T5" style:parent-style-name="DefaultParagraphFont" style:family="text">
      <style:text-properties fo:text-transform="uppercase" fo:color="#FFFFFF"/>
    </style:style>
    <style:style style:name="T6" style:parent-style-name="DefaultParagraphFont" style:family="text">
      <style:text-properties fo:color="#FFFFFF"/>
    </style:style>
    <style:style style:name="P7" style:parent-style-name="NoSpacing" style:family="paragraph">
      <style:paragraph-properties fo:text-align="center"/>
    </style:style>
    <style:style style:name="T8" style:parent-style-name="DefaultParagraphFont" style:family="text">
      <style:text-properties style:font-name="Aptos Display" fo:text-transform="uppercase" fo:color="#156082" fo:font-size="36pt" style:font-size-asian="36pt" style:font-size-complex="36pt"/>
    </style:style>
    <style:style style:name="P9" style:parent-style-name="Normal" style:family="paragraph">
      <style:paragraph-properties fo:break-before="page"/>
    </style:style>
    <style:style style:name="P10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11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12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13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14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15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16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17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18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19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20" style:parent-style-name="TOC2" style:family="paragraph">
      <style:paragraph-properties>
        <style:tab-stops>
          <style:tab-stop style:type="right" style:leader-style="dotted" style:leader-text="." style:position="6.1083in"/>
        </style:tab-stops>
      </style:paragraph-properties>
    </style:style>
    <style:style style:name="P21" style:parent-style-name="Heading2" style:family="paragraph">
      <style:paragraph-properties fo:break-before="page"/>
    </style:style>
    <style:style style:name="P22" style:parent-style-name="Normal" style:family="paragraph">
      <style:paragraph-properties fo:text-align="center"/>
      <style:text-properties fo:font-style="italic" style:font-style-asian="italic" style:font-style-complex="italic"/>
    </style:style>
    <style:style style:name="P23" style:parent-style-name="ListParagraph" style:list-style-name="LFO1" style:family="paragraph"/>
    <style:style style:name="P24" style:parent-style-name="ListParagraph" style:list-style-name="LFO1" style:family="paragraph"/>
    <style:style style:name="P25" style:parent-style-name="ListParagraph" style:list-style-name="LFO1" style:family="paragraph"/>
    <style:style style:name="P26" style:parent-style-name="ListParagraph" style:list-style-name="LFO1" style:family="paragraph"/>
    <style:style style:name="P27" style:parent-style-name="ListParagraph" style:list-style-name="LFO1" style:family="paragraph"/>
    <style:style style:name="P28" style:parent-style-name="ListParagraph" style:list-style-name="LFO1" style:family="paragraph"/>
    <style:style style:name="T29" style:parent-style-name="DefaultParagraphFont" style:family="text">
      <style:text-properties style:text-position="super 59%"/>
    </style:style>
    <style:style style:name="P30" style:parent-style-name="ListParagraph" style:list-style-name="LFO2" style:family="paragraph"/>
    <style:style style:name="P31" style:parent-style-name="ListParagraph" style:list-style-name="LFO2" style:family="paragraph"/>
    <style:style style:name="P32" style:parent-style-name="ListParagraph" style:list-style-name="LFO3" style:family="paragraph"/>
    <style:style style:name="P33" style:parent-style-name="ListParagraph" style:list-style-name="LFO3" style:family="paragraph"/>
    <style:style style:name="P34" style:parent-style-name="ListParagraph" style:list-style-name="LFO3" style:family="paragraph"/>
    <style:style style:name="P35" style:parent-style-name="ListParagraph" style:list-style-name="LFO3" style:family="paragraph"/>
    <style:style style:name="P36" style:parent-style-name="ListParagraph" style:list-style-name="LFO4" style:family="paragraph"/>
    <style:style style:name="P37" style:parent-style-name="ListParagraph" style:list-style-name="LFO4" style:family="paragraph"/>
    <style:style style:name="P38" style:parent-style-name="ListParagraph" style:list-style-name="LFO4" style:family="paragraph"/>
    <style:style style:name="P39" style:parent-style-name="ListParagraph" style:list-style-name="LFO4" style:family="paragraph"/>
    <style:style style:name="P40" style:parent-style-name="ListParagraph" style:list-style-name="LFO4" style:family="paragraph"/>
    <style:style style:name="P41" style:parent-style-name="ListParagraph" style:list-style-name="LFO5" style:family="paragraph"/>
    <style:style style:name="P42" style:parent-style-name="ListParagraph" style:list-style-name="LFO5" style:family="paragraph"/>
    <style:style style:name="P43" style:parent-style-name="ListParagraph" style:list-style-name="LFO5" style:family="paragraph"/>
    <style:style style:name="P44" style:parent-style-name="ListParagraph" style:list-style-name="LFO5" style:family="paragraph"/>
    <style:style style:name="P45" style:parent-style-name="ListParagraph" style:list-style-name="LFO5" style:family="paragraph"/>
    <style:style style:name="P46" style:parent-style-name="ListParagraph" style:list-style-name="LFO5" style:family="paragraph"/>
    <style:style style:name="P47" style:parent-style-name="ListParagraph" style:list-style-name="LFO5" style:family="paragraph"/>
    <style:style style:name="P48" style:parent-style-name="ListParagraph" style:list-style-name="LFO5" style:family="paragraph"/>
    <style:style style:name="P49" style:parent-style-name="ListParagraph" style:list-style-name="LFO5" style:family="paragraph"/>
    <style:style style:name="P50" style:parent-style-name="ListParagraph" style:list-style-name="LFO5" style:family="paragraph"/>
    <style:style style:name="P51" style:parent-style-name="ListParagraph" style:list-style-name="LFO5" style:family="paragraph"/>
    <style:style style:name="P52" style:parent-style-name="ListParagraph" style:list-style-name="LFO5" style:family="paragraph"/>
    <style:style style:name="P53" style:parent-style-name="ListParagraph" style:list-style-name="LFO5" style:family="paragraph"/>
    <style:style style:name="P54" style:parent-style-name="ListParagraph" style:list-style-name="LFO5" style:family="paragraph"/>
    <style:style style:name="P55" style:parent-style-name="ListParagraph" style:list-style-name="LFO6" style:family="paragraph"/>
    <style:style style:name="P56" style:parent-style-name="ListParagraph" style:list-style-name="LFO6" style:family="paragraph"/>
    <style:style style:name="P57" style:parent-style-name="ListParagraph" style:list-style-name="LFO6" style:family="paragraph"/>
    <style:style style:name="P58" style:parent-style-name="ListParagraph" style:list-style-name="LFO6" style:family="paragraph"/>
    <style:style style:name="P59" style:parent-style-name="ListParagraph" style:list-style-name="LFO6" style:family="paragraph"/>
    <style:style style:name="P60" style:parent-style-name="ListParagraph" style:list-style-name="LFO6" style:family="paragraph"/>
    <style:style style:name="P61" style:parent-style-name="ListParagraph" style:list-style-name="LFO6" style:family="paragraph"/>
    <style:style style:name="P62" style:parent-style-name="ListParagraph" style:list-style-name="LFO7" style:family="paragraph"/>
    <style:style style:name="P63" style:parent-style-name="ListParagraph" style:list-style-name="LFO7" style:family="paragraph"/>
    <style:style style:name="P64" style:parent-style-name="ListParagraph" style:list-style-name="LFO7" style:family="paragraph"/>
    <style:style style:name="P65" style:parent-style-name="ListParagraph" style:list-style-name="LFO7" style:family="paragraph"/>
    <style:style style:name="P66" style:parent-style-name="ListParagraph" style:list-style-name="LFO7" style:family="paragraph"/>
    <style:style style:name="P67" style:parent-style-name="ListParagraph" style:list-style-name="LFO8" style:family="paragraph"/>
    <style:style style:name="P68" style:parent-style-name="ListParagraph" style:list-style-name="LFO8" style:family="paragraph"/>
    <style:style style:name="P69" style:parent-style-name="ListParagraph" style:list-style-name="LFO8" style:family="paragraph"/>
    <style:style style:name="P70" style:parent-style-name="ListParagraph" style:list-style-name="LFO8" style:family="paragraph"/>
    <style:style style:name="P71" style:parent-style-name="ListParagraph" style:list-style-name="LFO8" style:family="paragraph"/>
    <style:style style:name="P72" style:parent-style-name="ListParagraph" style:list-style-name="LFO8" style:family="paragraph"/>
    <style:style style:name="P73" style:parent-style-name="ListParagraph" style:list-style-name="LFO8" style:family="paragraph"/>
    <style:style style:name="P74" style:parent-style-name="ListParagraph" style:list-style-name="LFO9" style:family="paragraph"/>
    <style:style style:name="P75" style:parent-style-name="ListParagraph" style:list-style-name="LFO9" style:family="paragraph"/>
    <style:style style:name="P76" style:parent-style-name="ListParagraph" style:list-style-name="LFO9" style:family="paragraph"/>
    <style:style style:name="P77" style:parent-style-name="ListParagraph" style:list-style-name="LFO9" style:family="paragraph"/>
    <style:style style:name="P78" style:parent-style-name="ListParagraph" style:list-style-name="LFO9" style:family="paragraph"/>
    <style:style style:name="P79" style:parent-style-name="ListParagraph" style:list-style-name="LFO9" style:family="paragraph"/>
    <style:style style:name="P80" style:parent-style-name="ListParagraph" style:list-style-name="LFO9" style:family="paragraph"/>
    <style:style style:name="P81" style:parent-style-name="ListParagraph" style:list-style-name="LFO9" style:family="paragraph"/>
    <style:style style:name="P82" style:parent-style-name="ListParagraph" style:list-style-name="LFO10" style:family="paragraph"/>
    <style:style style:name="P83" style:parent-style-name="ListParagraph" style:list-style-name="LFO10" style:family="paragraph"/>
    <style:style style:name="P84" style:parent-style-name="ListParagraph" style:list-style-name="LFO10" style:family="paragraph"/>
    <style:style style:name="P85" style:parent-style-name="ListParagraph" style:list-style-name="LFO10" style:family="paragraph"/>
    <style:style style:name="P86" style:parent-style-name="ListParagraph" style:list-style-name="LFO11" style:family="paragraph"/>
    <style:style style:name="P87" style:parent-style-name="ListParagraph" style:list-style-name="LFO11" style:family="paragraph"/>
    <style:style style:name="P88" style:parent-style-name="ListParagraph" style:list-style-name="LFO11" style:family="paragraph"/>
    <style:style style:name="P89" style:parent-style-name="ListParagraph" style:list-style-name="LFO11" style:family="paragraph"/>
    <style:style style:name="P90" style:parent-style-name="ListParagraph" style:list-style-name="LFO12" style:family="paragraph"/>
    <style:style style:name="P91" style:parent-style-name="ListParagraph" style:list-style-name="LFO12" style:family="paragraph"/>
    <style:style style:name="P92" style:parent-style-name="ListParagraph" style:list-style-name="LFO12" style:family="paragraph"/>
    <style:style style:name="P93" style:parent-style-name="ListParagraph" style:list-style-name="LFO12" style:family="paragraph"/>
    <style:style style:family="graphic" style:name="a0">
      <style:graphic-properties draw:fill="solid" draw:fill-color="#156082" draw:opacity="100%" draw:stroke="none"/>
    </style:style>
    <style:style style:family="graphic" style:name="a1">
      <style:graphic-properties fo:wrap-option="wrap" fo:padding-top="0.8in" fo:padding-bottom="0.5in" fo:padding-left="0.5in" fo:padding-right="0.5in" draw:textarea-vertical-align="bottom" draw:textarea-horizontal-align="left" draw:fill="solid" draw:fill-color="#15608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padding-top="0.1in" fo:padding-bottom="0.1in" fo:padding-left="0.5in" fo:padding-right="0.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background" style:horizontal-rel="page" style:vertical-rel="page" style:horizontal-pos="center" style:vertical-pos="middle"/>
    </style:style>
  </office:automatic-styles>
  <office:body>
    <office:text text:use-soft-page-breaks="true">
      <text:p text:style-name="P1"><draw:g draw:z-index="251659264" draw:name="Group 198" draw:id="id3" draw:style-name="a3" text:anchor-type="paragraph"><svg:title/><svg:desc/><draw:custom-shape svg:x="0in" svg:y="0in" svg:width="7.5in" svg:height="1.5in" draw:id="id0" draw:style-name="a0" draw:name="Rectangle 194"><svg:title/><svg:desc/><draw:enhanced-geometry draw:type="non-primitive" svg:viewBox="0 0 21600 21600" draw:enhanced-path="M 0 0 L 21600 0 21600 21600 0 21600 Z N"/></draw:custom-shape><draw:custom-shape svg:x="0in" svg:y="4.47761in" svg:width="7.5in" svg:height="5.5in" draw:id="id1" draw:style-name="a1" draw:name="Rectangle 195"><svg:title/><svg:desc/><text:p text:style-name="P2"><text:span text:style-name="T3">Burnley Borough Council</text:span></text:p><text:p text:style-name="P4"><text:span text:style-name="T5">March 2026</text:span><text:span text:style-name="T6">   <text:s text:c="4"/></text:span></text:p><draw:enhanced-geometry draw:type="non-primitive" svg:viewBox="0 0 21600 21600" draw:enhanced-path="M 0 0 L 21600 0 21600 21600 0 21600 Z N"/></draw:custom-shape><draw:frame draw:id="id2" draw:style-name="a2" draw:name="Text Box 196" svg:x="0.00746in" svg:y="1.5in" svg:width="7.5in" svg:height="2.97761in" style:rel-width="scale" style:rel-height="scale"><draw:text-box><text:p text:style-name="P7"><text:span text:style-name="T8">Community Pride small grants policy</text:span></text:p></draw:text-box><svg:title/><svg:desc/></draw:frame></draw:g></text:p>
      <text:p text:style-name="P9"/>
      <text:p text:style-name="TOCHeading">Contents</text:p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Normal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TOC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Normal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10"><text:a xlink:href="#_Toc222910287" office:target-frame-name="_top" xlink:show="replace"><text:span text:style-name="Hyperlink">1. Purpose of the Fund</text:span><text:tab/>1</text:a></text:p>
          <text:p text:style-name="P11"><text:a xlink:href="#_Toc222910288" office:target-frame-name="_top" xlink:show="replace"><text:span text:style-name="Hyperlink">2. Grant Value</text:span><text:tab/>1</text:a></text:p>
          <text:p text:style-name="P12"><text:a xlink:href="#_Toc222910289" office:target-frame-name="_top" xlink:show="replace"><text:span text:style-name="Hyperlink">3. Eligible Organisations</text:span><text:tab/>1</text:a></text:p>
          <text:p text:style-name="P13"><text:a xlink:href="#_Toc222910290" office:target-frame-name="_top" xlink:show="replace"><text:span text:style-name="Hyperlink">4. Eligible Activities</text:span><text:tab/>2</text:a></text:p>
          <text:p text:style-name="P14"><text:a xlink:href="#_Toc222910291" office:target-frame-name="_top" xlink:show="replace"><text:span text:style-name="Hyperlink">5. Eligible Expenditure</text:span><text:tab/>2</text:a></text:p>
          <text:p text:style-name="P15"><text:a xlink:href="#_Toc222910292" office:target-frame-name="_top" xlink:show="replace"><text:span text:style-name="Hyperlink">6. Ineligible Expenditure</text:span><text:tab/>3</text:a></text:p>
          <text:p text:style-name="P16"><text:a xlink:href="#_Toc222910293" office:target-frame-name="_top" xlink:show="replace"><text:span text:style-name="Hyperlink">7. Grant Criteria</text:span><text:tab/>3</text:a></text:p>
          <text:p text:style-name="P17"><text:a xlink:href="#_Toc222910294" office:target-frame-name="_top" xlink:show="replace"><text:span text:style-name="Hyperlink">8.<text:s/></text:span><text:span text:style-name="Hyperlink">Application Process</text:span><text:tab/>3</text:a></text:p>
          <text:p text:style-name="P18"><text:a xlink:href="#_Toc222910295" office:target-frame-name="_top" xlink:show="replace"><text:span text:style-name="Hyperlink">9. Assessment &amp; Decision Making</text:span><text:tab/>3</text:a></text:p>
          <text:p text:style-name="P19"><text:a xlink:href="#_Toc222910296" office:target-frame-name="_top" xlink:show="replace"><text:span text:style-name="Hyperlink">10. Monitoring &amp; Reporting</text:span><text:tab/>4</text:a></text:p>
          <text:p text:style-name="P20"><text:a xlink:href="#_Toc222910297" office:target-frame-name="_top" xlink:show="replace"><text:span text:style-name="Hyperlink">11. Payment &amp; Conditions</text:span><text:tab/>4</text:a></text:p>
        </text:index-body>
      </text:table-of-content>
      <text:p text:style-name="Normal"/>
      <text:p text:style-name="Normal"><text:bookmark-start text:name="_Toc222910287"/></text:p>
      <text:h text:style-name="P21" text:outline-level="2"/>
      <text:h text:style-name="Heading2" text:outline-level="2">1. Purpose of the Fund<text:bookmark-end text:name="_Toc222910287"/></text:h>
      <text:p text:style-name="Normal">Burnley Borough Council is committed to delivering its Strategic Plan 2025–2030, under the priority of People, which focuses on:</text:p>
      <text:p text:style-name="P22">Building resilience and independence to empower communities to support themselves and others.</text:p>
      <text:p text:style-name="Normal">The Community Pride Small Grants Programme supports voluntary, community and faith organisations to deliver projects that:</text:p>
      <text:list text:style-name="LFO1" text:continue-numbering="true">
        <text:list-item>
          <text:p text:style-name="P23">Strengthen community engagement</text:p>
        </text:list-item>
        <text:list-item>
          <text:p text:style-name="P24">Build resilience, pride and independence</text:p>
        </text:list-item>
        <text:list-item>
          <text:p text:style-name="P25">Improve local places and neighbourhoods</text:p>
        </text:list-item>
        <text:list-item>
          <text:p text:style-name="P26">Encourage participation from young and older residents</text:p>
        </text:list-item>
        <text:list-item>
          <text:p text:style-name="P27">Support partnership working, across voluntary, community and faith sectors</text:p>
        </text:list-item>
        <text:list-item>
          <text:p text:style-name="P28">Increase community pride and cohesion</text:p>
        </text:list-item>
      </text:list>
      <text:p text:style-name="Normal">There will be a total allocation of £100,000 for 26/27. All projects must be delivered by 31<text:span text:style-name="T29">st</text:span><text:s/>March 2027.</text:p>
      <text:h text:style-name="Heading2" text:outline-level="2"><text:bookmark-start text:name="_Toc222910288"/>2. Grant Value<text:bookmark-end text:name="_Toc222910288"/></text:h>
      <text:list text:style-name="LFO2" text:continue-numbering="true">
        <text:list-item>
          <text:p text:style-name="P30">Minimum grant: £1,000</text:p>
        </text:list-item>
        <text:list-item>
          <text:p text:style-name="P31">Maximum grant: £10,000</text:p>
        </text:list-item>
      </text:list>
      <text:p text:style-name="Normal">The funding available is for revenue and small-scale capital directly linked to activity delivery.</text:p>
      <text:h text:style-name="Heading2" text:outline-level="2"><text:bookmark-start text:name="_Toc222910289"/>3. Eligible Organisations<text:bookmark-end text:name="_Toc222910289"/></text:h>
      <text:p text:style-name="Normal">Applications are invited from:</text:p>
      <text:list text:style-name="LFO3" text:continue-numbering="true">
        <text:list-item>
          <text:p text:style-name="P32">Constituted voluntary, community and faith organisations</text:p>
        </text:list-item>
        <text:list-item>
          <text:p text:style-name="P33">Charities<text:s/></text:p>
        </text:list-item>
        <text:list-item>
          <text:p text:style-name="P34">Community Interest Companies (not-for-profit)</text:p>
        </text:list-item>
        <text:list-item>
          <text:p text:style-name="P35">Resident/community groups (with constitution and bank account)</text:p>
        </text:list-item>
      </text:list>
      <text:p text:style-name="Normal">Organisations must:</text:p>
      <text:list text:style-name="LFO4" text:continue-numbering="true">
        <text:list-item>
          <text:p text:style-name="P36">Be<text:s/>based be based and delivering activity within the Borough of Burnley</text:p>
        </text:list-item>
        <text:list-item>
          <text:p text:style-name="P37">Be not-for-profit</text:p>
        </text:list-item>
        <text:list-item>
          <text:p text:style-name="P38">Have appropriate governance arrangements</text:p>
        </text:list-item>
        <text:list-item>
          <text:p text:style-name="P39">Hold safeguarding policies (if working with children/vulnerable adults)</text:p>
        </text:list-item>
        <text:list-item>
          <text:p text:style-name="P40">Have a bank account in the organisation’s name</text:p>
        </text:list-item>
      </text:list>
      <text:h text:style-name="Heading2" text:outline-level="2"><text:bookmark-start text:name="_Toc222910290"/>4. Eligible Activities<text:bookmark-end text:name="_Toc222910290"/></text:h>
      <text:p text:style-name="Normal">Projects must demonstrate clear community benefit and support the Strategic Plan priority of building resilience, independence and community pride.</text:p>
      <text:p text:style-name="Normal"/>
      <text:soft-page-break/>
      <text:p text:style-name="Normal">Examples include:</text:p>
      <text:list text:style-name="LFO5" text:continue-numbering="true">
        <text:list-item>
          <text:p text:style-name="P41">Community Engagement and Cohesion</text:p>
        </text:list-item>
        <text:list-item>
          <text:p text:style-name="P42">Events bringing together<text:s/>different communities, cultures or faith groups</text:p>
        </text:list-item>
        <text:list-item>
          <text:p text:style-name="P43">Intergenerational activities connecting young and older residents</text:p>
        </text:list-item>
        <text:list-item>
          <text:p text:style-name="P44">Community arts, sports, gardening or cultural initiatives</text:p>
        </text:list-item>
        <text:list-item>
          <text:p text:style-name="P45">Litter picking activity days and environmental clean-up events that bring residents together to improve their neighbourhood</text:p>
        </text:list-item>
        <text:list-item>
          <text:p text:style-name="P46">Activities improving community pride and neighbourhood networks</text:p>
        </text:list-item>
        <text:list-item>
          <text:p text:style-name="P47">Homework clubs and study support</text:p>
        </text:list-item>
        <text:list-item>
          <text:p text:style-name="P48">Youth mentoring, leadership or volunteering schemes</text:p>
        </text:list-item>
        <text:list-item>
          <text:p text:style-name="P49">Digital inclusion and confidence-building activities</text:p>
        </text:list-item>
        <text:list-item>
          <text:p text:style-name="P50">Social inclusion and wellbeing projects</text:p>
        </text:list-item>
        <text:list-item>
          <text:p text:style-name="P51">Community befriending initiatives</text:p>
        </text:list-item>
        <text:list-item>
          <text:p text:style-name="P52">Skills-sharing programmes</text:p>
        </text:list-item>
        <text:list-item>
          <text:p text:style-name="P53">Integration &amp; Partnerships</text:p>
        </text:list-item>
        <text:list-item>
          <text:p text:style-name="P54">Community capacity-building and volunteer development</text:p>
        </text:list-item>
      </text:list>
      <text:h text:style-name="Heading2" text:outline-level="2"><text:bookmark-start text:name="_Toc222910291"/>5. Eligible Expenditure<text:bookmark-end text:name="_Toc222910291"/></text:h>
      <text:p text:style-name="Normal">Funding may support:</text:p>
      <text:list text:style-name="LFO6" text:continue-numbering="true">
        <text:list-item>
          <text:p text:style-name="P55">Activity workers or facilitators</text:p>
        </text:list-item>
        <text:list-item>
          <text:p text:style-name="P56">Volunteer expenses</text:p>
        </text:list-item>
        <text:list-item>
          <text:p text:style-name="P57">Venue hire</text:p>
        </text:list-item>
        <text:list-item>
          <text:p text:style-name="P58">Materials and consumables</text:p>
        </text:list-item>
        <text:list-item>
          <text:p text:style-name="P59">Publicity and engagement costs</text:p>
        </text:list-item>
        <text:list-item>
          <text:p text:style-name="P60">Insurance specific to the project</text:p>
        </text:list-item>
        <text:list-item>
          <text:p text:style-name="P61">Small-scale capital expenditure directly linked to and essential for delivery</text:p>
        </text:list-item>
      </text:list>
      <text:p text:style-name="Normal">Examples of eligible capital:</text:p>
      <text:list text:style-name="LFO7" text:continue-numbering="true">
        <text:list-item>
          <text:p text:style-name="P62">Laptops or tablets for homework clubs</text:p>
        </text:list-item>
        <text:list-item>
          <text:p text:style-name="P63">Equipment for arts, sports or wellbeing sessions</text:p>
        </text:list-item>
        <text:list-item>
          <text:p text:style-name="P64">Litter picking equipment (e.g., grabbers, gloves, high-visibility vests)</text:p>
        </text:list-item>
        <text:list-item>
          <text:p text:style-name="P65">Small items of furniture required for community delivery</text:p>
        </text:list-item>
        <text:list-item>
          <text:p text:style-name="P66">Capital must be proportionate, justified and represent value for money.</text:p>
        </text:list-item>
      </text:list>
      <text:h text:style-name="Heading2" text:outline-level="2"/>
      <text:h text:style-name="Heading2" text:outline-level="2"><text:bookmark-start text:name="_Toc222910292"/>6. Ineligible Expenditure<text:bookmark-end text:name="_Toc222910292"/><text:s/></text:h>
      <text:p text:style-name="Normal">This is not in exhaustive list, but examples of ineligible expenditure are:</text:p>
      <text:list text:style-name="LFO8" text:continue-numbering="true">
        <text:list-item>
          <text:p text:style-name="P67">Large-scale capital works</text:p>
        </text:list-item>
        <text:list-item>
          <text:p text:style-name="P68">Structural building renovations</text:p>
        </text:list-item>
        <text:list-item>
          <text:p text:style-name="P69">Purchase of land or buildings</text:p>
        </text:list-item>
        <text:list-item>
          <text:p text:style-name="P70">Political campaigning activity</text:p>
        </text:list-item>
        <text:list-item>
          <text:p text:style-name="P71">Supporting a specific religious viewpoint</text:p>
        </text:list-item>
        <text:list-item>
          <text:p text:style-name="P72">Costs incurred before approval</text:p>
        </text:list-item>
        <text:list-item>
          <text:p text:style-name="P73">Double funding of activities</text:p>
        </text:list-item>
      </text:list>
      <text:p text:style-name="Normal"/>
      <text:h text:style-name="Heading2" text:outline-level="2"><text:bookmark-start text:name="_Toc222910293"/>7. Grant Criteria<text:bookmark-end text:name="_Toc222910293"/><text:s/></text:h>
      <text:list text:style-name="LFO9" text:continue-numbering="true">
        <text:list-item>
          <text:p text:style-name="P74">Applications will be assessed against:</text:p>
        </text:list-item>
        <text:list-item>
          <text:p text:style-name="P75">Strategic alignment with Council priorities</text:p>
        </text:list-item>
        <text:list-item>
          <text:p text:style-name="P76">Community benefit and inclusivity</text:p>
        </text:list-item>
        <text:list-item>
          <text:p text:style-name="P77">Engagement of diverse groups<text:s/>(including young and older people)</text:p>
        </text:list-item>
        <text:list-item>
          <text:p text:style-name="P78">Contribution to community pride and resilience</text:p>
        </text:list-item>
        <text:list-item>
          <text:p text:style-name="P79">Sustainability beyond the funding period</text:p>
        </text:list-item>
        <text:list-item>
          <text:p text:style-name="P80">Value for money</text:p>
        </text:list-item>
        <text:list-item>
          <text:p text:style-name="P81">Deliverability by March 2027</text:p>
        </text:list-item>
      </text:list>
      <text:p text:style-name="Normal"/>
      <text:h text:style-name="Heading2" text:outline-level="2"><text:bookmark-start text:name="_Toc222910294"/>8. Application Process<text:bookmark-end text:name="_Toc222910294"/></text:h>
      <text:p text:style-name="Normal">Opens: April 2026</text:p>
      <text:p text:style-name="Normal">Open for: 4 weeks</text:p>
      <text:p text:style-name="Normal">Applications<text:s/>submitted via Council grant form</text:p>
      <text:p text:style-name="Normal">All applications must include:</text:p>
      <text:list text:style-name="LFO10" text:continue-numbering="true">
        <text:list-item>
          <text:p text:style-name="P82">Governing document</text:p>
        </text:list-item>
        <text:list-item>
          <text:p text:style-name="P83">Bank details</text:p>
        </text:list-item>
        <text:list-item>
          <text:p text:style-name="P84">Safeguarding policy (if applicable)</text:p>
        </text:list-item>
        <text:list-item>
          <text:p text:style-name="P85">Insurance documentation</text:p>
        </text:list-item>
      </text:list>
      <text:h text:style-name="Heading2" text:outline-level="2"><text:bookmark-start text:name="_Toc222910295"/>9. Assessment &amp; Decision Making<text:bookmark-end text:name="_Toc222910295"/></text:h>
      <text:p text:style-name="Normal">Applications will be scored against the grants criteria<text:s/>through an evaluation panel.</text:p>
      <text:p text:style-name="Normal">Successful applicants will receive a formal grant agreement.</text:p>
      <text:h text:style-name="Heading2" text:outline-level="2"><text:bookmark-start text:name="_Toc222910296"/>10. Monitoring &amp; Reporting<text:bookmark-end text:name="_Toc222910296"/></text:h>
      <text:p text:style-name="Normal">All funded projects must provide:</text:p>
      <text:list text:style-name="LFO11" text:continue-numbering="true">
        <text:list-item>
          <text:p text:style-name="P86">Evidence of expenditure</text:p>
        </text:list-item>
        <text:list-item>
          <text:p text:style-name="P87">Monitoring data on participation and outcomes</text:p>
        </text:list-item>
        <text:list-item>
          <text:p text:style-name="P88">Before/after photographs (where appropriate)</text:p>
        </text:list-item>
        <text:list-item>
          <text:p text:style-name="P89">A short project evaluation/impact report</text:p>
        </text:list-item>
      </text:list>
      <text:p text:style-name="Normal">Monitoring will capture:</text:p>
      <text:list text:style-name="LFO12" text:continue-numbering="true">
        <text:list-item>
          <text:p text:style-name="P90">Number of participants</text:p>
        </text:list-item>
        <text:list-item>
          <text:p text:style-name="P91">Age and gender breakdown (where possible)</text:p>
        </text:list-item>
        <text:list-item>
          <text:p text:style-name="P92">Community impact</text:p>
        </text:list-item>
        <text:list-item>
          <text:p text:style-name="P93">Improved confidence, belonging and community pride</text:p>
        </text:list-item>
      </text:list>
      <text:p text:style-name="Normal"/>
      <text:h text:style-name="Heading2" text:outline-level="2"><text:bookmark-start text:name="_Toc222910297"/><text:soft-page-break/>11. Payment &amp; Conditions<text:bookmark-end text:name="_Toc222910297"/></text:h>
      <text:p text:style-name="Normal">Funding will be paid upon receipt of a signed grant agreement.</text:p>
      <text:p text:style-name="Normal">The Council reserves the right to reclaim funds not used for the agreed purpose.</text:p>
      <text:p text:style-name="Normal">All funding must be spent and evidenced by 31 March 2027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NoSpacing" style:display-name="No Spacing" style:family="paragraph">
      <style:paragraph-properties fo:margin-bottom="0in" fo:line-height="100%"/>
      <style:text-properties style:font-name-asian="Times New Roman" fo:language="en" fo:country="US" fo:hyphenate="false"/>
    </style:style>
    <style:style style:name="NoSpacingChar" style:display-name="No Spacing Char" style:family="text" style:parent-style-name="DefaultParagraphFont">
      <style:text-properties style:font-name-asian="Times New Roman" fo:language="en" fo:country="US"/>
    </style:style>
    <style:style style:name="TOCHeading" style:display-name="TOC Heading" style:family="paragraph" style:parent-style-name="Heading1" style:next-style-name="Normal" style:default-outline-level="1">
      <style:paragraph-properties fo:margin-top="0.1666in" fo:margin-bottom="0in"/>
      <style:text-properties fo:font-size="16pt" style:font-size-asian="16pt" style:font-size-complex="16pt" fo:language="en" fo:country="US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</office:automatic-styles>
  <office:master-styles>
    <style:master-page style:name="MP0" style:page-layout-name="PL0">
      <style:footer>
        <text:p text:style-name="Footer"><text:page-number text:fixed="false">2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mmunity Pride small grants policy</dc:title>
    <dc:description/>
    <dc:subject/>
    <meta:initial-creator>Burnley Borough Council</meta:initial-creator>
    <dc:creator>Clare Jackson</dc:creator>
    <meta:creation-date>2026-02-25T10:37:00Z</meta:creation-date>
    <dc:date>2026-03-12T11:57:00Z</dc:date>
    <meta:template xlink:href="Normal.dotm" xlink:type="simple"/>
    <meta:editing-cycles>2</meta:editing-cycles>
    <meta:editing-duration>PT2280S</meta:editing-duration>
    <meta:document-statistic meta:page-count="6" meta:paragraph-count="10" meta:word-count="790" meta:character-count="5288" meta:row-count="37" meta:non-whitespace-character-count="4508"/>
  </office:meta>
</office:document-meta>
</file>